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B40000018C0A3E837E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ystem" style:font-pitch="variable"/>
    <style:font-face style:name="Noto Sans Arabic UI" svg:font-family="'Noto Sans Arabic UI'" style:font-family-generic="system" style:font-pitch="variable"/>
  </office:font-face-decls>
  <office:automatic-styles>
    <style:style style:name="P1" style:family="paragraph" style:parent-style-name="Standard">
      <style:text-properties fo:language="es" fo:country="ES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Nota técnica</text:p>
      <text:p text:style-name="P1">NTCH25010</text:p>
      <text:p text:style-name="P1"/>
      <text:p text:style-name="P1">Este documento describe una pequeña modificación en el cableado de la siguiente referencia:</text:p>
      <text:p text:style-name="P1">89260393 – GFG2 CONTROL SET</text:p>
      <text:p text:style-name="P1">Este código corresponde a los siguientes modelos de campanas extractoras:</text:p>
      <text:p text:style-name="P1">• 40446751 – GFG2 WHITE</text:p>
      <text:p text:style-name="P1">• 40446751 – GFG2 WHITE VR01</text:p>
      <text:p text:style-name="P1">• 40446752 – GFG2 BLACK</text:p>
      <text:p text:style-name="P1">• 40446752 – GFG2 BLACK VR01</text:p>
      <text:p text:style-name="P1">• 40446753 – GFG2 INOX</text:p>
      <text:p text:style-name="P1">• 40446753 – GFG2 INOX VR01</text:p>
      <text:p text:style-name="P1">• 113110000 – GFG2 INOX (SA) VR00</text:p>
      <text:p text:style-name="P1">• 113110000 – GFG2 INOX (SA) VR01</text:p>
      <text:p text:style-name="P1"/>
      <text:p text:style-name="P1">La única modificación consiste en que el cable que originalmente era blanco ahora es rojo.</text:p>
      <text:p text:style-name="P1">No obstante, está debidamente identificado (véase más abajo) para evitar cualquier confusión.</text:p>
      <text:p text:style-name="P1"><draw:frame draw:style-name="fr1" draw:name="Grafik 1" text:anchor-type="as-char" svg:width="15.991cm" svg:height="9.146cm" draw:z-index="0"><draw:image xlink:href="Pictures/10000001000002B40000018C0A3E837E.png" xlink:type="simple" xlink:show="embed" xlink:actuate="onLoad" draw:mime-type="image/png"/><svg:desc>Ein Bild, das Verbindungsstück, Kabel, draußen, rot enthält.

KI-generierte Inhalte können fehlerhaft sein.</svg:desc></draw:frame></text:p>
      <text:p text:style-name="P1">El esquema eléctrico no cambia, por lo que se mantiene la conexión de todos los componentes; únicamente debe tenerse en cuenta la correspondencia indicada anteriormente (cable rojo = cable blanco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ystem" style:font-pitch="variable"/>
    <style:font-face style:name="Noto Sans Arabic UI" svg:font-family="'Noto Sans Arabic U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font-name-asian="DejaVu Sans" style:font-size-asian="12pt" style:language-asian="none" style:country-asian="none" style:font-name-complex="Noto Sans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Liberation Serif" fo:font-size="12pt" fo:language="ca" fo:country="ES" style:font-name-asian="DejaVu Sans" style:font-size-asian="12pt" style:language-asian="zh" style:country-asian="CN" style:font-name-complex="Noto Sans Arabic UI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date>2026-07-13T17:55:15.904320612</dc:date>
    <meta:editing-duration>PT1M33S</meta:editing-duration>
    <meta:editing-cycles>1</meta:editing-cycles>
    <meta:document-statistic meta:table-count="0" meta:image-count="1" meta:object-count="0" meta:page-count="1" meta:paragraph-count="17" meta:word-count="138" meta:character-count="902" meta:non-whitespace-character-count="772"/>
  </office:meta>
</office:document-meta>
</file>